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200%"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6" style:family="paragraph" style:parent-style-name="Standard">
      <style:paragraph-properties fo:margin-left="0in" fo:margin-right="0in" fo:margin-top="0.083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7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8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0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1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2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4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15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16" style:family="paragraph" style:parent-style-name="Body_20_Text_20_2">
      <style:paragraph-properties fo:margin-left="3.9374in" fo:margin-right="0in" fo:margin-top="0in" fo:margin-bottom="0in" loext:contextual-spacing="false" fo:line-height="200%" fo:text-align="center" style:justify-single-word="false" fo:text-indent="0.2953in" style:auto-text-indent="false">
        <style:tab-stops/>
      </style:paragraph-properties>
    </style:style>
    <style:style style:name="P1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fo:color="#000000" style:font-name="Arial" fo:font-size="17pt" fo:font-style="italic" style:font-size-asian="17pt" style:font-style-asian="italic" style:font-name-complex="Arial1" style:font-size-complex="17pt" style:font-style-complex="italic"/>
    </style:style>
    <style:style style:name="T9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0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magine 4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...</text:span></text:p>
      <text:p text:style-name="P5"><draw:line text:anchor-type="paragraph" draw:z-index="1" draw:name="Connettore diritto 3" draw:style-name="gr2" draw:text-style-name="P17" svg:x1="-0.0008in" svg:y1="0.5319in" svg:x2="6.6937in" svg:y2="0.5327in"><text:p/></draw:line><text:span text:style-name="T2">Provincia di ...</text:span></text:p>
      <text:p text:style-name="P6"><text:span text:style-name="T8"><text:tab/></text:span><text:span text:style-name="T3">AL COMUNE DI</text:span></text:p>
      <text:p text:style-name="P8"><text:span text:style-name="T3"><text:tab/>(Ufficio Elettorale)</text:span></text:p>
      <text:p text:style-name="P9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<text:p text:style-name="P10"><text:span text:style-name="T4">OGGETTO:</text:span><text:span text:style-name="T5"> Richiesta di cancellazione dall’albo unico degli scrutatori.</text:span></text:p>
      <text:p text:style-name="P7"><text:span text:style-name="T4">Io so</text:span><text:bookmark text:name="_GoBack"/><text:span text:style-name="T4">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</text:span><field:fieldmark-end/><text:bookmark-end text:name="Testo71"/><text:span text:style-name="T4">,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,<text:line-break/>residente in codesto Comune Via </text:span><text:bookmark-start text:name="Testo91"/><field:fieldmark-start text:name="Testo9" field:type="vnd.oasis.opendocument.field.FORMTEXT"/><text:span text:style-name="T4">..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/text:p>
      <text:p text:style-name="P1"><text:span text:style-name="T6">CHIEDO</text:span></text:p>
      <text:p text:style-name="P14">di essere cancellato/a dall’albo unico degli scrutatori di cui all’art. 1 della legge 8 marzo 1989, n. 95, e successive modificazioni.</text:p>
      <text:p text:style-name="P15">A norma dell’art. 5, comma 3, della stessa legge n. 95/1989 preciso che la cancellazione viene richiesta in relazione ai seguenti gravi, giustificati motivi:</text:p>
      <text:p text:style-name="P14"><field:fieldmark-start text:name="Testo11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68_354439540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2_354439540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6_354439540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1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5"><text:span text:style-name="T12">Data </text:span><text:bookmark-start text:name="Testo121"/><field:fieldmark-start text:name="Testo12" field:type="vnd.oasis.opendocument.field.FORMTEXT"/><text:span text:style-name="T12">....................................................</text:span><field:fieldmark-end/><text:bookmark-end text:name="Testo121"/></text:p>
      <text:p text:style-name="P16"><text:span text:style-name="T13">IL/LA RICHIEDENTE</text:span></text:p>
      <text:p text:style-name="P16"><draw:line text:anchor-type="paragraph" draw:z-index="0" draw:name="Line 21" draw:style-name="gr1" draw:text-style-name="P17" svg:x1="0.0602in" svg:y1="0.328in" svg:x2="6.7268in" svg:y2="0.3287in"><text:p/></draw:line><text:bookmark-start text:name="Testo131"/><field:fieldmark-start text:name="Testo13" field:type="vnd.oasis.opendocument.field.FORMTEXT"/>............................................................<field:fieldmark-end/><text:bookmark-end text:name="Testo131"/></text:p>
      <text:p text:style-name="P16"/>
      <text:p text:style-name="P15"><text:span text:style-name="T12">Cancellato con verbale della Commissione elettorale comunale n. </text:span><text:bookmark-start text:name="Testo141"/><field:fieldmark-start text:name="Testo14" field:type="vnd.oasis.opendocument.field.FORMTEXT"/><text:span text:style-name="T12">................</text:span><field:fieldmark-end/><text:bookmark-end text:name="Testo141"/><text:span text:style-name="T12"> in data </text:span><text:bookmark-start text:name="Testo151"/><field:fieldmark-start text:name="Testo15" field:type="vnd.oasis.opendocument.field.FORMTEXT"/><text:span text:style-name="T12">.......................</text:span><field:fieldmark-end/><text:bookmark-end text:name="Testo151"/></text:p>
      <text:p text:style-name="P15"><text:span text:style-name="T12">Data </text:span><field:fieldmark-start text:name="__Fieldmark__116_3544395408" field:type="vnd.oasis.opendocument.field.FORMTEXT"/><text:span text:style-name="T12">....................................................</text:span><field:fieldmark-end/></text:p>
      <text:p text:style-name="P16"><text:span text:style-name="T13">Il responsabile del servizio</text:span></text:p>
      <text:p text:style-name="P16"><field:fieldmark-start text:name="__Fieldmark__121_3544395408" field:type="vnd.oasis.opendocument.field.FORMTEXT"/>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5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26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1-11-07T14:18:00</meta:print-date>
    <meta:creation-date>2017-07-11T06:45:00</meta:creation-date>
    <dc:date>2018-09-14T14:42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5" meta:word-count="211" meta:character-count="2504" meta:non-whitespace-character-count="235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